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2 bomen (noodkap), naast spoor bij Frits Conijnlaan en thv Zeswielen 6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naast spoor bij Frits Conijnlaan en thv Zeswielen 6E Alkmaar<text:span text:style-name="nadrukvet">; </text:span>het kappen van 2 bomen (noodkap)</text:p>
            <text:p text:style-name="common-al">
            
          </text:p>
            <text:p text:style-name="common-al">Datum ontvangst: 06-08-2026</text:p>
            <text:p text:style-name="common-al">Zaaknummer: 0000139889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0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398893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aangevraagd: het kappen van 2 bomen (noodkap), naast spoor bij Frits Conijnlaan en thv Zeswielen 6E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32</meta:user-defined>
    <meta:user-defined meta:name="OVERHEIDop.GmbID/DC.identifier">gmb-2026-381032</meta:user-defined>
    <meta:user-defined meta:name="OVERHEIDop.versieInformatie"/>
  </office:meta>
</office:document-meta>
</file>