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697 - het vervangen van kozijnen  - Omgevingsvergunning - Haardstedelaan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697</text:p>
            <text:p text:style-name="common-al">Ontvangstdatum: 23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60</meta:user-defined>
    <meta:user-defined meta:name="DCTERMS.abstract">Gemeente Huizen - Z.470697 - het vervangen van kozijnen  - Omgevingsvergunning - Haardstedelaan 2</meta:user-defined>
    <dc:language>nl</dc:language>
    <meta:user-defined meta:name="OVERHEIDop.locatietype/OVERHEIDop.gebiedsmarkering">Adres</meta:user-defined>
    <meta:user-defined meta:name="DC.title">Gemeente Huizen - Z.470697 - het vervangen van kozijnen  - Omgevingsvergunning - Haardstedelaan 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31</meta:user-defined>
    <meta:user-defined meta:name="OVERHEIDop.GmbID/DC.identifier">gmb-2026-381031</meta:user-defined>
    <meta:user-defined meta:name="OVERHEIDop.versieInformatie"/>
  </office:meta>
</office:document-meta>
</file>