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melweg 25 en 25A, 7311 EA , Apeldoorn, het oprichten van 2 onder 1 kap schuurwoningen</text:p>
      <text:section text:name="zakelijke-mededeling_id1-3-2" text:style-name="zakelijke-mededeling">
        <text:section text:name="zakelijke-mededeling-tekst_id1-3-2-1" text:style-name="zakelijke-mededeling-tekst">
          <text:section text:name="tekst_id1-3-2-1-1" text:style-name="tekst">
            <text:p text:style-name="common-al">Datum verzending: 07-08-2026</text:p>
            <text:p text:style-name="common-al">Zaaknummer:  02006022076</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als op basis van de Omgevingswet op passende wijze de gewijzigde bodemsituatie en het bijkomende grondverzet zijn gemeld bij Omgevingsdienst Veluwe en hiermee is ingestemd. De bodemsanering zal uitgevoerd moeten zijn voordat de start van de bouwactiviteiten mogen plaatsvinden,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10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022076</meta:user-defined>
    <dc:language>nl</dc:language>
    <meta:user-defined meta:name="OVERHEIDop.locatietype/OVERHEIDop.gebiedsmarkering">Vlak</meta:user-defined>
    <meta:user-defined meta:name="DC.title">Verleende omgevingsvergunning Hamelweg 25 en 25A, 7311 EA , Apeldoorn, het oprichten van 2 onder 1 kap schuurwoningen</meta:user-defined>
    <meta:user-defined meta:name="DCTERMS.W3CDTF/DCTERMS.available">2026-08-11</meta:user-defined>
    <meta:user-defined meta:name="DCTERMS.W3CDTF/OVERHEIDop.jaargang">2026</meta:user-defined>
    <meta:user-defined meta:name="OVERHEIDop.publicationIssue">381030</meta:user-defined>
    <meta:user-defined meta:name="OVERHEIDop.GmbID/DC.identifier">gmb-2026-381030</meta:user-defined>
    <meta:user-defined meta:name="OVERHEIDop.versieInformatie"/>
  </office:meta>
</office:document-meta>
</file>