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6 augustus 2026 op de locatie Adjudant H.P. Kosterstraat 2 te Dordrecht zaaknummer 900368628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6 augustus 2026 op de locatie Adjudant H.P. Kosterstraat ong.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102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26 augustus 2026 op de locatie Adjudant H.P. Kosterstraat 2 te Dordrecht zaaknummer 9003686287</meta:user-defined>
    <meta:user-defined meta:name="DCTERMS.W3CDTF/DCTERMS.available">2026-08-11</meta:user-defined>
    <meta:user-defined meta:name="DCTERMS.W3CDTF/OVERHEIDop.jaargang">2026</meta:user-defined>
    <meta:user-defined meta:name="OVERHEIDop.publicationIssue">381027</meta:user-defined>
    <meta:user-defined meta:name="OVERHEIDop.GmbID/DC.identifier">gmb-2026-381027</meta:user-defined>
    <meta:user-defined meta:name="OVERHEIDop.versieInformatie"/>
  </office:meta>
</office:document-meta>
</file>