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Pierik op zijn Leukst, plein Fresiastraat en Violierenstraat (135998-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text:span text:style-name="nadrukvet">6 augustus 2026</text:span>, is een evenementenvergunning verleend voor het houden van Pierik op zijn Leukst op <text:span text:style-name="nadrukvet">29 augustus 2026 </text:span>op het <text:span text:style-name="nadrukvet">plein bij de Fresiastraat en de Violierenstraat</text:span>.</text:p>
            <text:p text:style-name="common-al">Ook is een ontheffing verleend voor het gebruik van geluidsversterkende apparatuur. </text:p>
            <text:p text:style-name="common-al">Dit besluit ligt ter inzage bij de afdeling Veiligheid, team Vergunningen, Lübeckplein 2 na telefonische afspraak op telefoonnummer 14038.</text:p>
            <text:p text:style-name="common-al"/>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101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Verleende evenementenvergunning Pierik op zijn Leukst, plein Fresiastraat en Violierenstraat (135998-2026)</meta:user-defined>
    <meta:user-defined meta:name="DCTERMS.W3CDTF/DCTERMS.available">2026-08-11</meta:user-defined>
    <meta:user-defined meta:name="DCTERMS.W3CDTF/OVERHEIDop.jaargang">2026</meta:user-defined>
    <meta:user-defined meta:name="OVERHEIDop.publicationIssue">381017</meta:user-defined>
    <meta:user-defined meta:name="OVERHEIDop.GmbID/DC.identifier">gmb-2026-381017</meta:user-defined>
    <meta:user-defined meta:name="OVERHEIDop.versieInformatie"/>
  </office:meta>
</office:document-meta>
</file>