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Alphense Wijnevent van 27 t/ 29 augustus 2026 aan Park Rijnstroom,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3-08-2026 een evenementenvergunning verleend. De gemeente geeft hiermee toestemming voor het evenement Alphense Wijnevent van 27 t/ 29 augustus 2026 op de locatie Park Rijnstroom, Alphen aan den Rijn, geregistreerd onder nr. 04843886093.</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10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86093</meta:user-defined>
    <dc:language>nl</dc:language>
    <meta:user-defined meta:name="OVERHEIDop.locatietype/OVERHEIDop.gebiedsmarkering">Vlak</meta:user-defined>
    <meta:user-defined meta:name="DC.title">Verleende evenementenvergunning voor Alphense Wijnevent van 27 t/ 29 augustus 2026 aan Park Rijnstroom, Alphen aan den Rijn</meta:user-defined>
    <meta:user-defined meta:name="DCTERMS.W3CDTF/DCTERMS.available">2026-08-11</meta:user-defined>
    <meta:user-defined meta:name="DCTERMS.W3CDTF/OVERHEIDop.jaargang">2026</meta:user-defined>
    <meta:user-defined meta:name="OVERHEIDop.publicationIssue">381016</meta:user-defined>
    <meta:user-defined meta:name="OVERHEIDop.GmbID/DC.identifier">gmb-2026-381016</meta:user-defined>
    <meta:user-defined meta:name="OVERHEIDop.versieInformatie"/>
  </office:meta>
</office:document-meta>
</file>