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samenkomst op 8 augustus 2026 op de locatie Johan de Wittstraat 15 te Dordrecht zaaknummer 90036929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samenkomst op 8 augustus 2026 op de locatie Johan de Wittstraat 15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8101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samenkomst op 8 augustus 2026 op de locatie Johan de Wittstraat 15 te Dordrecht zaaknummer 9003692939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14</meta:user-defined>
    <meta:user-defined meta:name="OVERHEIDop.GmbID/DC.identifier">gmb-2026-381014</meta:user-defined>
    <meta:user-defined meta:name="OVERHEIDop.versieInformatie"/>
  </office:meta>
</office:document-meta>
</file>