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ssenmeent 18, 1218 AT Hilversum, Mossenmeent 18 1218 AT Hilversum (uitbreiden aan de zijgevel); 1955322; 07-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Mossenmeent 18, 1218 AT Hilversum, Mossenmeent 18 1218 AT Hilversum (uitbreiden aan de zijgevel); 1955322; 07-08-2026; Status: BOPA Vergunning verleend, gemeente Hilversum</text:p>
            <text:p text:style-name="common-al">
            
          </text:p>
            <text:p text:style-name="common-al">Verzenddatum: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01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1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5322</meta:user-defined>
    <dc:language>nl</dc:language>
    <meta:user-defined meta:name="DC.title">Mossenmeent 18, 1218 AT Hilversum, Mossenmeent 18 1218 AT Hilversum (uitbreiden aan de zijgevel); 1955322; 07-08-2026; Status: BOPA Vergunning verleend, gemeente Hilversum</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36</meta:user-defined>
    <meta:user-defined meta:name="OVERHEIDop.publicationIssue">381010</meta:user-defined>
    <meta:user-defined meta:name="OVERHEIDop.GmbID/DC.identifier">gmb-2026-381010</meta:user-defined>
    <meta:user-defined meta:name="OVERHEIDop.versieInformatie"/>
  </office:meta>
</office:document-meta>
</file>