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21-8 t/m 9-10 2026, op parkeerplaats achter Haydenlaan 49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p parkeerplaats achter Haydenlaan 49 Alkmaar<text:span text:style-name="nadrukvet">; </text:span>het plaatsen van een container van 21-8 t/m 9-10 2026</text:p>
            <text:p text:style-name="common-al">
            
          </text:p>
            <text:p text:style-name="common-al">Datum ontvangst: 06-08-2026</text:p>
            <text:p text:style-name="common-al">Zaaknummer: 0000139889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00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891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aangevraagd: het plaatsen van een container van 21-8 t/m 9-10 2026, op parkeerplaats achter Haydenlaan 49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04</meta:user-defined>
    <meta:user-defined meta:name="OVERHEIDop.GmbID/DC.identifier">gmb-2026-381004</meta:user-defined>
    <meta:user-defined meta:name="OVERHEIDop.versieInformatie"/>
  </office:meta>
</office:document-meta>
</file>