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Bergstraat 8, 4311GX Bruinisse    - Vervangen en wijzigen van de kozijnen in de voorgevel, het verwijderen van de dakkapel aan de voorzijde en deze vervangen door een dakraam.</text:p>
      <text:section text:name="zakelijke-mededeling_id1-3-2" text:style-name="zakelijke-mededeling">
        <text:section text:name="zakelijke-mededeling-tekst_id1-3-2-1" text:style-name="zakelijke-mededeling-tekst">
          <text:section text:name="tekst_id1-3-2-1-1" text:style-name="tekst">
            <text:p text:style-name="common-al">Zaakomschrijving: Vervangen en wijzigen van de kozijnen in de voorgevel, het verwijderen van de dakkapel aan de voorzijde en deze vervangen door een dakraam.Zaaknummer: 1718565Datum beschikking verzonden: 7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10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99</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Bergstraat 8, 4311GX Bruinisse    - Vervangen en wijzigen van de kozijnen in de voorgevel, het verwijderen van de dakkapel aan de voorzijde en deze vervangen door een dakraam.</meta:user-defined>
    <meta:user-defined meta:name="DCTERMS.W3CDTF/DCTERMS.available">2026-08-11</meta:user-defined>
    <meta:user-defined meta:name="DCTERMS.W3CDTF/OVERHEIDop.jaargang">2026</meta:user-defined>
    <meta:user-defined meta:name="OVERHEIDop.publicationIssue">381003</meta:user-defined>
    <meta:user-defined meta:name="OVERHEIDop.GmbID/DC.identifier">gmb-2026-381003</meta:user-defined>
    <meta:user-defined meta:name="OVERHEIDop.versieInformatie"/>
  </office:meta>
</office:document-meta>
</file>