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ooien van 6 bomen, Schans (sectie A 6959) te Arc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Schans (sectie A 6959) te Arcen</text:span>
          </text:p>
            <text:p text:style-name="common-al">het rooien van 6 bomen, Schans (sectie A 6959) te Arcen</text:p>
            <text:p text:style-name="common-al">Ontvangen op 6 augustus 2026</text:p>
            <text:p text:style-name="common-al">Kenmerk Z2026-04050</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10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050</meta:user-defined>
    <meta:user-defined meta:name="DCTERMS.abstract">Betreft: Aanvraag op locatie Schans (sectie A 6959) te Arcen</meta:user-defined>
    <dc:language>nl</dc:language>
    <meta:user-defined meta:name="OVERHEIDop.locatietype/OVERHEIDop.gebiedsmarkering">Vlak</meta:user-defined>
    <meta:user-defined meta:name="DC.title">Aanvraag vergunning voor het rooien van 6 bomen, Schans (sectie A 6959) te Arcen</meta:user-defined>
    <meta:user-defined meta:name="DCTERMS.W3CDTF/DCTERMS.available">2026-08-11</meta:user-defined>
    <meta:user-defined meta:name="DCTERMS.W3CDTF/OVERHEIDop.jaargang">2026</meta:user-defined>
    <meta:user-defined meta:name="OVERHEIDop.publicationIssue">381001</meta:user-defined>
    <meta:user-defined meta:name="OVERHEIDop.GmbID/DC.identifier">gmb-2026-381001</meta:user-defined>
    <meta:user-defined meta:name="OVERHEIDop.versieInformatie"/>
  </office:meta>
</office:document-meta>
</file>