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is verleend, het verbreden van de zuidelijke in- en uitrit (spoorzone aanpassen T-splitsing), Julianastraat 5, 5121 LN Rijen, Verzoeklocatie 20260722009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hebben de aanvraag omgevingsvergunning verleend voor het verbreden van de zuidelijke in- en uitrit (spoorzone aanpassen T-splitsing) op het adres Julianastraat 5, 5121 LN Rijen. Verzenddatum besluit 07-08-2026 (1186685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kunnen op grond van de Algemene wet bestuursrecht bezwaar maken tegen dit besluit, binnen 6 weken na de datum van verzending van het beslui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09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18668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is verleend, het verbreden van de zuidelijke in- en uitrit (spoorzone aanpassen T-splitsing), Julianastraat 5, 5121 LN Rijen, Verzoeklocatie 202607220099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91</meta:user-defined>
    <meta:user-defined meta:name="OVERHEIDop.GmbID/DC.identifier">gmb-2026-380991</meta:user-defined>
    <meta:user-defined meta:name="OVERHEIDop.versieInformatie"/>
  </office:meta>
</office:document-meta>
</file>