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barbecue op 5 september 2026 op de locatie Schrijversstraat 7 te Dordrecht zaaknummer 90036935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organiseren van een buurtbarbecue op 5 september 2026 op de locatie t.h.v. Schrijversstraat 7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8098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organiseren van een buurtbarbecue op 5 september 2026 op de locatie Schrijversstraat 7 te Dordrecht zaaknummer 9003693594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88</meta:user-defined>
    <meta:user-defined meta:name="OVERHEIDop.GmbID/DC.identifier">gmb-2026-380988</meta:user-defined>
    <meta:user-defined meta:name="OVERHEIDop.versieInformatie"/>
  </office:meta>
</office:document-meta>
</file>