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Noordeinde 107, 2514 GE 's-Gravenhage, Noordeinde 109, 2514 GE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panden Noordeinde 107 en 109 door het maken van een extra bouwlaag met 1 zelfstandige woning</text:p>
            <text:p text:style-name="common-al"/>
            <text:p text:style-name="common-al">Ons kenmerk: VTH2026-66148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Noordeinde 107, 2514 GE 's-Gravenhage, Noordeinde 109, 2514 GE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6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098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8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8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148</meta:user-defined>
    <meta:user-defined meta:name="DCTERMS.abstract">het veranderen van de panden Noordeinde 107 en 109 door het maken van een extra bouwlaag met 1 zelfstandige wo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mgevingsvergunning - Aangevraagd, Noordeinde 107, 2514 GE 's-Gravenhage, Noordeinde 109, 2514 GE 's-Gravenhag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87</meta:user-defined>
    <meta:user-defined meta:name="OVERHEIDop.GmbID/DC.identifier">gmb-2026-380987</meta:user-defined>
    <meta:user-defined meta:name="OVERHEIDop.versieInformatie"/>
  </office:meta>
</office:document-meta>
</file>