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Antonio Vivaldistraat 150, Amsterdam - Uitbreiden entree en vernieuwen plintlagen - Cross Towers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uitbreiden van de entree en het vernieuwen van de plintlagen</text:p>
            <text:p text:style-name="common-al">Aanvrager: Cross Towers B.V.</text:p>
            <text:p text:style-name="common-al">Zaaknummer: OD2026-0046203</text:p>
            <text:p text:style-name="common-al">DSO nummer: 2026071501350</text:p>
            <text:p text:style-name="common-al">Ontvangstdatum aanvraag: 15-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98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8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8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6203</meta:user-defined>
    <meta:user-defined meta:name="DCTERMS.abstract">het uitbreiden van de entree</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Antonio Vivaldistraat 150, Amsterdam - Uitbreiden entree en vernieuwen plintlagen - Cross Towers B.V.</meta:user-defined>
    <meta:user-defined meta:name="DCTERMS.W3CDTF/DCTERMS.available">2026-08-11</meta:user-defined>
    <meta:user-defined meta:name="DCTERMS.W3CDTF/OVERHEIDop.jaargang">2026</meta:user-defined>
    <meta:user-defined meta:name="OVERHEIDop.publicationIssue">380986</meta:user-defined>
    <meta:user-defined meta:name="OVERHEIDop.GmbID/DC.identifier">gmb-2026-380986</meta:user-defined>
    <meta:user-defined meta:name="OVERHEIDop.versieInformatie"/>
  </office:meta>
</office:document-meta>
</file>