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erdenken Belicht, Kranenburgweg 3, 7 en 9 en Bergkloosterweg 92 (161125-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Herdenken Belicht op <text:span text:style-name="nadrukvet">21 november 2026</text:span>, locatie <text:span text:style-name="nadrukvet">Kranenburgweg 3, 7 en 9 en Bergkloosterweg 92.</text:span></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9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anvraag Evenementenvergunning, Herdenken Belicht, Kranenburgweg 3, 7 en 9 en Bergkloosterweg 92 (161125-2026)</meta:user-defined>
    <meta:user-defined meta:name="DCTERMS.W3CDTF/DCTERMS.available">2026-08-11</meta:user-defined>
    <meta:user-defined meta:name="DCTERMS.W3CDTF/OVERHEIDop.jaargang">2026</meta:user-defined>
    <meta:user-defined meta:name="OVERHEIDop.publicationIssue">380985</meta:user-defined>
    <meta:user-defined meta:name="OVERHEIDop.GmbID/DC.identifier">gmb-2026-380985</meta:user-defined>
    <meta:user-defined meta:name="OVERHEIDop.versieInformatie"/>
  </office:meta>
</office:document-meta>
</file>