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aatwerkvoorschriften omgevingsplan voor het lozen van grondwater gelegen aan de Gerdesiaweg te Rotterdam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Rotterdam maken bekend dat de volgende omgevingsvergunning is verleend voor de Dienst Stadsontwikkeling Rotterdam voor het project bemalingsadvies rioolvervanging Gerdesiaweg gelegen aan de Gerdesiaweg te Rotterdam.</text:p>
            <text:p text:style-name="common-al"/>
            <text:p text:style-name="common-al">Aangevraagde activiteit(en)  : Maatwerk (omgevingsplan)</text:p>
            <text:p text:style-name="common-al">Toelichting en uitleg over activiteit : Voor het lozen van grondwater voor het project bemalingsadvies </text:p>
            <text:p text:style-name="common-al">                                                                 rioolvervanging Gerdesiaweg te Rotterdam</text:p>
            <text:p text:style-name="common-al">Periode lozing                                        : De werkzaamheden zijn gepland van 1 september 2026 tot en met</text:p>
            <text:p text:style-name="common-al">                                                                1 februari 2027</text:p>
            <text:p text:style-name="common-al">Hoeveelheid lozing maximale debiet       :3 m3 per uur</text:p>
            <text:p text:style-name="common-al">Aanvraagdatum    : 2 juli 2026</text:p>
            <text:p text:style-name="common-al">Besluitdatum    : 6 augustus 2026  </text:p>
            <text:p text:style-name="common-al">Bekendmaking    : 6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8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341605 en/of het verzoeknummer: 2026070201727.</text:p>
            <text:p text:style-name="common-al"/>
            <text:p text:style-name="common-al">U kunt de stukken ook digitaal inzien met betrekking tot deze procedure door op onderstaande link te klikken:</text:p>
            <text:p text:style-name="common-al">
            <text:a xlink:href="https://loket.dcmr.nl/mozard/!suite92.scherm1007?mObj=10539747" xlink:type="simple">https://loket.dcmr.nl/mozard/!suite92.scherm1007?mObj=10539747</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98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341605 </meta:user-defined>
    <meta:user-defined meta:name="DCTERMS.abstract">Burgemeester en wethouders van de gemeente Rotterdam maken bekend dat de volgende omgevingsvergunning is verleend</meta:user-defined>
    <dc:language>nl</dc:language>
    <meta:user-defined meta:name="OVERHEIDop.locatietype/OVERHEIDop.gebiedsmarkering">Weg</meta:user-defined>
    <meta:user-defined meta:name="DC.title">Kennisgeving maatwerkvoorschriften omgevingsplan voor het lozen van grondwater gelegen aan de Gerdesiaweg te Rotterdam</meta:user-defined>
    <meta:user-defined meta:name="OVERHEIDop.datumEindeReactietermijn">2026-09-18</meta:user-defined>
    <meta:user-defined meta:name="OVERHEIDop.terinzageleggingBG">https://loket.dcmr.nl/mozard/!suite92.scherm1007?mObj=10539747</meta:user-defined>
    <meta:user-defined meta:name="DCTERMS.W3CDTF/DCTERMS.available">2026-08-11</meta:user-defined>
    <meta:user-defined meta:name="DCTERMS.W3CDTF/OVERHEIDop.jaargang">2026</meta:user-defined>
    <meta:user-defined meta:name="OVERHEIDop.publicationIssue">380983</meta:user-defined>
    <meta:user-defined meta:name="OVERHEIDop.GmbID/DC.identifier">gmb-2026-380983</meta:user-defined>
    <meta:user-defined meta:name="OVERHEIDop.versieInformatie"/>
  </office:meta>
</office:document-meta>
</file>