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n kwaliteit boven de interventiewaarde bodemkwaliteit op de locatie Kerkstraat, Lindenstraat, Meulenbroek e.o. te Bleskensgraaf zaaknummer 9003693181</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graven in bodem met en kwaliteit boven de interventiewaarde bodemkwaliteit op de locatie Kerkstraat, Lindenstraat, Meulenbroek e.o. te Bleskensgraaf.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09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n kwaliteit boven de interventiewaarde bodemkwaliteit op de locatie Kerkstraat, Lindenstraat, Meulenbroek e.o. te Bleskensgraaf zaaknummer 9003693181</meta:user-defined>
    <meta:user-defined meta:name="DCTERMS.W3CDTF/DCTERMS.available">2026-08-11</meta:user-defined>
    <meta:user-defined meta:name="DCTERMS.W3CDTF/OVERHEIDop.jaargang">2026</meta:user-defined>
    <meta:user-defined meta:name="OVERHEIDop.publicationIssue">380980</meta:user-defined>
    <meta:user-defined meta:name="OVERHEIDop.GmbID/DC.identifier">gmb-2026-380980</meta:user-defined>
    <meta:user-defined meta:name="OVERHEIDop.versieInformatie"/>
  </office:meta>
</office:document-meta>
</file>