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definitief maken van een dam, thv Laanweg 9, Zuidscherm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Laanweg 9, Zuidschermer<text:span text:style-name="nadrukvet">; </text:span>het definitief maken van een dam</text:p>
            <text:p text:style-name="common-al">
            
          </text:p>
            <text:p text:style-name="common-al">Datum ontvangst: 06-08-2026</text:p>
            <text:p text:style-name="common-al">Zaaknummer: 00001398889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097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7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0001398889</meta:user-defined>
    <dc:language>nl</dc:language>
    <meta:user-defined meta:name="OVERHEIDop.locatietype/OVERHEIDop.gebiedsmarkering">Vlak</meta:user-defined>
    <meta:user-defined meta:name="DC.title">Omgevingsvergunning aangevraagd: het definitief maken van een dam, thv Laanweg 9, Zuidschermer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78</meta:user-defined>
    <meta:user-defined meta:name="OVERHEIDop.GmbID/DC.identifier">gmb-2026-380978</meta:user-defined>
    <meta:user-defined meta:name="OVERHEIDop.versieInformatie"/>
  </office:meta>
</office:document-meta>
</file>