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huisnummerbesluit Kluinweideweg 16-16A door splitsen bestaande woning8171PS Va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het volgende huisnummer toegekend:</text:p>
            <text:p text:style-name="common-al">Kluinweideweg 16, 8171PS Vaassen</text:p>
            <text:p text:style-name="common-al">Reden: Door splitsen Kluinweideweg 16 Vaassen zijn 16 en 16A ontstaan</text:p>
            <text:p text:style-name="common-al">Datum besluit: 11-08-2026</text:p>
            <text:p text:style-name="common-al">Zaaknummer: 1437264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gemeente@epe.nl. Vermeld altijd het zaaknummer.</text:p>
            <text:p text:style-name="common-al">
            <text:span text:style-name="nadrukvet">Bent u het niet eens met het besluit?</text:span>
          </text:p>
            <text:p text:style-name="common-al">U kunt het college van burgemeester en wethouders binnen zes weken na de datum van het besluit laten weten dat u het niet eens bent met het besluit. Dit heet bezwaar maken. U kunt bezwaar maken als het besluit tegen uw belangen ingaat.</text:p>
            <text:p text:style-name="common-al">U kunt uw bezwaarschrift online (met uw DigiD) indienen via 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zwaar heeft ingediend. Een voorlopige voorziening kunt u online (met DigiD) vragen via https://mijn.rechtspraak.nl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09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38750</meta:user-defined>
    <meta:user-defined meta:name="DCTERMS.abstract">Bekendmaking van Gemeente Epe</meta:user-defined>
    <dc:language>nl</dc:language>
    <meta:user-defined meta:name="OVERHEIDop.locatietype/OVERHEIDop.gebiedsmarkering">Adres</meta:user-defined>
    <meta:user-defined meta:name="DC.title">Kennisgeving huisnummerbesluit Kluinweideweg 16-16A door splitsen bestaande woning8171PS Vaas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71</meta:user-defined>
    <meta:user-defined meta:name="OVERHEIDop.GmbID/DC.identifier">gmb-2026-380971</meta:user-defined>
    <meta:user-defined meta:name="OVERHEIDop.versieInformatie"/>
  </office:meta>
</office:document-meta>
</file>