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Oostzijde 300 Zaandam , 17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0072</text:p>
            <text:p text:style-name="common-al">DSO nummer: 2026080400867</text:p>
            <text:p text:style-name="common-al">Ontvangstdatum melding: 04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9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072</meta:user-defined>
    <meta:user-defined meta:name="DCTERMS.abstract">261029525, Oostzijde 300 ZAANDAM</meta:user-defined>
    <dc:language>nl</dc:language>
    <meta:user-defined meta:name="OVERHEIDop.locatietype/OVERHEIDop.gebiedsmarkering">Vlak</meta:user-defined>
    <meta:user-defined meta:name="DC.title">Melding graven bodem - Nabij Oostzijde 300 Zaandam , 17 meter richting zui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55</meta:user-defined>
    <meta:user-defined meta:name="OVERHEIDop.GmbID/DC.identifier">gmb-2026-380955</meta:user-defined>
    <meta:user-defined meta:name="OVERHEIDop.versieInformatie"/>
  </office:meta>
</office:document-meta>
</file>