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rmand Maassenstraat, 6226DE Maastricht. Kennisgeving nieuwe aanvraag omgevingsvergunning, het kappen van 3 bomen ivm de realisatie van een bouwpl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453</text:p>
            <text:p text:style-name="common-al">
            <text:span text:style-name="nadrukvet">Armand Maassenstraat, 6226DE Maastricht</text:span>
          </text:p>
            <text:p text:style-name="common-al">
            <text:span text:style-name="nadrukvet">het kappen van 3 bomen ivm de realisatie van een bouwplan</text:span>
          </text:p>
            <text:p text:style-name="common-al"/>
            <text:p text:style-name="common-al">
            <text:span text:style-name="nadrukvet">Datum ontvangst aanvraag:</text:span> 6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8095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5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5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6453</meta:user-defined>
    <dc:language>nl</dc:language>
    <meta:user-defined meta:name="OVERHEIDop.locatietype/OVERHEIDop.gebiedsmarkering">Vlak</meta:user-defined>
    <meta:user-defined meta:name="DC.title">Armand Maassenstraat, 6226DE Maastricht. Kennisgeving nieuwe aanvraag omgevingsvergunning, het kappen van 3 bomen ivm de realisatie van een bouwpla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52</meta:user-defined>
    <meta:user-defined meta:name="OVERHEIDop.GmbID/DC.identifier">gmb-2026-380952</meta:user-defined>
    <meta:user-defined meta:name="OVERHEIDop.versieInformatie"/>
  </office:meta>
</office:document-meta>
</file>