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Laurierstraat 105 1016P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bouwkundig splitsen van één winkel en opslag naar één winkel en één kantoor</text:p>
            <text:p text:style-name="common-al">Zaakadres: Laurierstraat 105 1016PL Amsterdam</text:p>
            <text:p text:style-name="common-al">Datum ontvangst: 04-08-2026</text:p>
            <text:p text:style-name="common-al">Zaaknummer: Z2026-034719</text:p>
            <text:p text:style-name="common-al">DSO-nummer: 202608040054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95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5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4719</meta:user-defined>
    <meta:user-defined meta:name="DCTERMS.abstract">bouwkundig splitsen van één winkel en opslag naar één winkel en één kantoo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Laurierstraat 105 1016PL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951</meta:user-defined>
    <meta:user-defined meta:name="OVERHEIDop.GmbID/DC.identifier">gmb-2026-380951</meta:user-defined>
    <meta:user-defined meta:name="OVERHEIDop.versieInformatie"/>
  </office:meta>
</office:document-meta>
</file>