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kappen van 1 boom aan Brinkstraat 40 te Loss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12 augustus 2026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Kappen van 1 boom op het adres Brinkstraat 40, 7581 GD Losser, zaaknummer 0168Z2026003506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8095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0168Z2026003506</meta:user-defined>
    <dc:language>nl</dc:language>
    <meta:user-defined meta:name="OVERHEIDop.locatietype/OVERHEIDop.gebiedsmarkering">Adres</meta:user-defined>
    <meta:user-defined meta:name="DC.title">Aanvraag vergunning voor het kappen van 1 boom aan Brinkstraat 40 te Losse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950</meta:user-defined>
    <meta:user-defined meta:name="OVERHEIDop.GmbID/DC.identifier">gmb-2026-380950</meta:user-defined>
    <meta:user-defined meta:name="OVERHEIDop.versieInformatie"/>
  </office:meta>
</office:document-meta>
</file>