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Marnixkade 95 Amsterdam , 8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9835</text:p>
            <text:p text:style-name="common-al">DSO nummer: 2026080300886</text:p>
            <text:p text:style-name="common-al">Ontvangstdatum melding: 03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94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835</meta:user-defined>
    <meta:user-defined meta:name="DCTERMS.abstract">261031426 Marnixkade 75 tm 113 Amsterdam ow</meta:user-defined>
    <dc:language>nl</dc:language>
    <meta:user-defined meta:name="OVERHEIDop.locatietype/OVERHEIDop.gebiedsmarkering">Vlak</meta:user-defined>
    <meta:user-defined meta:name="DC.title">Melding graven bodem - Nabij Marnixkade 95 Amsterdam , 8 meter richting zuidoos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44</meta:user-defined>
    <meta:user-defined meta:name="OVERHEIDop.GmbID/DC.identifier">gmb-2026-380944</meta:user-defined>
    <meta:user-defined meta:name="OVERHEIDop.versieInformatie"/>
  </office:meta>
</office:document-meta>
</file>