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anleggen van een tijdelijke in- en uitrit en in- en uitvoegstrook voor het Zuidelijke werkterrein aan Erica ongenummerd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7-08-2026 een omgevingsvergunning verleend. De gemeente geeft hiermee toestemming voor het aanleggen van een tijdelijke in- en uitrit en in- en uitvoegstrook voor het Zuidelijke werkterrein aan Erica ongenummerd in Oirschot. Het kenmerk van de gemeente voor deze zaak is 08238096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093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3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3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0962</meta:user-defined>
    <meta:user-defined meta:name="DCTERMS.abstract">aanleggen van een tijdelijke in- en uitrit en in- en uitvoegstrook voor het Zuidelijke werkterrein</meta:user-defined>
    <dc:language>nl</dc:language>
    <meta:user-defined meta:name="OVERHEIDop.locatietype/OVERHEIDop.gebiedsmarkering">Vlak</meta:user-defined>
    <meta:user-defined meta:name="DC.title">Vergunning voor het aanleggen van een tijdelijke in- en uitrit en in- en uitvoegstrook voor het Zuidelijke werkterrein aan Erica ongenummerd in Oirschot.</meta:user-defined>
    <meta:user-defined meta:name="DCTERMS.W3CDTF/DCTERMS.available">2026-08-11</meta:user-defined>
    <meta:user-defined meta:name="DCTERMS.W3CDTF/OVERHEIDop.jaargang">2026</meta:user-defined>
    <meta:user-defined meta:name="OVERHEIDop.publicationIssue">380935</meta:user-defined>
    <meta:user-defined meta:name="OVERHEIDop.GmbID/DC.identifier">gmb-2026-380935</meta:user-defined>
    <meta:user-defined meta:name="OVERHEIDop.versieInformatie"/>
  </office:meta>
</office:document-meta>
</file>