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 Goovaertsweg 14B, 6212BX Maastricht. Kennisgeving nieuwe aanvraag omgevingsvergunning, het opzetten van een kleinschalige thuisbakkerij vh maken van feesttaar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46</text:p>
            <text:p text:style-name="common-al">
            <text:span text:style-name="nadrukvet">Henri Goovaertsweg 14B, 6212BX Maastricht</text:span>
          </text:p>
            <text:p text:style-name="common-al">
            <text:span text:style-name="nadrukvet">het opzetten van een kleinschalige thuisbakkerij vh maken van feesttaarten</text:span>
          </text:p>
            <text:p text:style-name="common-al"/>
            <text:p text:style-name="common-al">
            <text:span text:style-name="nadrukvet">Datum ontvangst aanvraag:</text:span> 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093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44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Henri Goovaertsweg 14B, 6212BX Maastricht. Kennisgeving nieuwe aanvraag omgevingsvergunning, het opzetten van een kleinschalige thuisbakkerij vh maken van feesttaar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4</meta:user-defined>
    <meta:user-defined meta:name="OVERHEIDop.GmbID/DC.identifier">gmb-2026-380934</meta:user-defined>
    <meta:user-defined meta:name="OVERHEIDop.versieInformatie"/>
  </office:meta>
</office:document-meta>
</file>