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vervangen zijgevel en uitbreiden gymzaal t.b.v. technische ruimte, Zwarteweg 122 Zwolle [Zaaknummer 0193ESUITE130272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06-08-2026</text:p>
            <text:p text:style-name="common-al">
            <text:span text:style-name="nadrukvet">Locatie:</text:span> Zwarteweg 122 8017AZ Zwolle</text:p>
            <text:p text:style-name="common-al">
            <text:span text:style-name="nadrukvet">Zaakomschrijving:</text:span> het vervangen van de zijgevel en uitbreiden van de gymzaal t.b.v. een technische ruimte</text:p>
            <text:p text:style-name="common-al">
            <text:span text:style-name="nadrukvet">Zaaknummer:</text:span> 0193ESUITE130272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027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09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02722026</meta:user-defined>
    <meta:user-defined meta:name="DCTERMS.abstract">het vervangen van de zijgevel en uitbreiden van de gymzaal t.b.v. een technische ruim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vervangen zijgevel en uitbreiden gymzaal t.b.v. technische ruimte, Zwarteweg 122 Zwolle [Zaaknummer 0193ESUITE1302722026]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0</meta:user-defined>
    <meta:user-defined meta:name="OVERHEIDop.GmbID/DC.identifier">gmb-2026-380930</meta:user-defined>
    <meta:user-defined meta:name="OVERHEIDop.versieInformatie"/>
  </office:meta>
</office:document-meta>
</file>