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De Flinesstraat 2 Amsterdam-Duivendrecht , 30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Dura Vermeer Infra Regio Noord West</text:p>
            <text:p text:style-name="common-al">Zaaknummer: OD2026-0049812</text:p>
            <text:p text:style-name="common-al">DSO nummer: 2026080300838</text:p>
            <text:p text:style-name="common-al">Ontvangstdatum melding: 03-08-2026</text:p>
            <text:p text:style-name="common-al">Namens: Gemeente Ouder-Amstel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8092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uder-Amst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812</meta:user-defined>
    <meta:user-defined meta:name="DCTERMS.abstract">45267403 Van der Madeweg/Spaklerweg</meta:user-defined>
    <dc:language>nl</dc:language>
    <meta:user-defined meta:name="OVERHEIDop.locatietype/OVERHEIDop.gebiedsmarkering">Vlak</meta:user-defined>
    <meta:user-defined meta:name="DC.title">Melding toepassen grond en baggerspecie - Nabij De Flinesstraat 2 Amsterdam-Duivendrecht , 30 meter richting zuidwest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29</meta:user-defined>
    <meta:user-defined meta:name="OVERHEIDop.GmbID/DC.identifier">gmb-2026-380929</meta:user-defined>
    <meta:user-defined meta:name="OVERHEIDop.versieInformatie"/>
  </office:meta>
</office:document-meta>
</file>