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Publicatie Didam</text:p>
      <text:section text:name="regeling_id1-3-2" text:style-name="regeling">
        <text:section text:name="aanhef_id1-3-2-1" text:style-name="aanhef"/>
        <text:section text:name="regeling-tekst_id1-3-2-2" text:style-name="regeling-tekst">
          <text:section text:name="artikel_id1-3-2-2-1" text:style-name="artikel">
            <text:p text:style-name="artikel_kop_titel"><text:span text:style-name="artikel_kop_label"/> <text:span text:style-name="artikel_kop_nr"/> </text:p>
            <text:p text:style-name="al"/>
            <text:p text:style-name="tussenkopcur">Aanleiding </text:p>
            <text:p text:style-name="al"/>
            <text:p text:style-name="al">De Hoge Raad heeft in het Didam-arrest bepaald dat overheden de uitgifte van onroerende zaken, waaronder grond, niet langer één op één mogen afwikkelen. Iedere gegadigde of marktpartij moet een gelijke kans krijgen om het onroerend goed in gebruik/eigendom te krijgen. </text:p>
            <text:p text:style-name="tussenkopcur">Gronduitgifte </text:p>
            <text:p text:style-name="al"/>
            <text:p text:style-name="al">Het college van burgemeester en wethouders van Pekel maakt bekend dat de gemeente het voornemen heeft om een aantal overeenkomsten aan te willen gaan over diverse kadastrale percelen ten behoeve van de versterking van het elektriciteitsnet. </text:p>
            <text:p text:style-name="al">Wildeplaats/Noordercolonie/Nieuwe Pekela</text:p>
            <text:p text:style-name="al">Perceelgrond circa 23 m2, Nieuwe Pekela, Sectie I, nummer 1477</text:p>
            <text:p text:style-name="al">Perceelgrond circa 23 m2, Nieuwe Pekela, sectie H nummer 1391</text:p>
            <text:p text:style-name="al">Nieuwe Pekela, nabij Onstwedderweg, circa 26 m2, Nieuwe Pekela, sectie I, nummer 186.</text:p>
            <text:p text:style-name="al">Nieuwe Pekela, nabij Sico Tjadenstraat C 53 g, circa 26 m2, Nieuwe Pekela, sectie A nummer 4393.</text:p>
            <text:p text:style-name="al">Mocht u de situatietekeningen willen inzien, dan kunt u dit aangeven in een bericht aan; <text:a xlink:href="mailto:info@pekela.nl" xlink:type="simple">info@pekela.nl</text:a> t.a.v. grondzaken.</text:p>
            <text:p text:style-name="tussenkopcur">Enige serieuze gegadigde </text:p>
            <text:p text:style-name="al"/>
            <text:p text:style-name="al">De gemeente meent dat er om de navolgende criteria geen andere gegadigden zijn: De onroerende zaken worden ingezet ten behoeve van het realiseren van de versterking/verzwaring van het Elektriciteitsnet. Enexis realiseert als enige partij deze voorziening in dit gebied en is daarom de enige partij die deze verkabeling kan realiseren. Gezien het publieke belang van deze infra structuur is voornoemde partij de enige gerede kandidaat voor verkoop. Op basis van voorstaande is de gemeente van mening dat op grond van objectieve, toetsbare en redelijke criteria Enexis de enige serieuze kandidaat is die in aanmerking komt voor uitgifte van de boven- staande locaties.</text:p>
            <text:p text:style-name="tussenkopcur">Gemotiveerde reactie </text:p>
            <text:p text:style-name="al"/>
            <text:p text:style-name="al">De gemeente Pekela zal veertien dagen na de datum van deze publicatie overgaan tot het uitgeven van deze gemeentegrond, tenzij voordien door een belanghebbende een gemotiveerde reactie op dit voornemen is gestuurd naar <text:a xlink:href="mailto:info@pekela.nl" xlink:type="simple">info@pekela.nl</text:a> ter attentie van grondzaken.</text:p>
            <text:p text:style-name="al"/>
          </text:section>
        </text:section>
        <text:section text:name="regeling-sluiting_id1-3-2-3" text:style-name="regeling-sluiting">
          <text:section text:name="ondertekening_id1-3-2-3-1">
            <text:p><text:span text:style-name="functie">Oude Pekela, 7 augustus 2026</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Pekela</text:p>
            </table:table-cell>
            <table:table-cell office:value-type="string" table:style-name="header.C">
              <text:p text:style-name="headerright"><text:span text:style-name="nr">Nr. 380925</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925</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925</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52/xml/MC-DRP-OverigeBvAS-Web-CB.xml</meta:user-defined>
    <meta:user-defined meta:name="OVERHEID.Gemeente/DC.creator">Pekela</meta:user-defined>
    <meta:user-defined meta:name="OVERHEID.Informatietype/DC.type">officiële publicatie</meta:user-defined>
    <meta:user-defined meta:name="OVERHEIDop.Rubriek/DC.type">ander besluit van algemene strekking</meta:user-defined>
    <meta:user-defined meta:name="OVERHEID.Gemeente/DCTERMS.publisher">Pekela</meta:user-defined>
    <meta:user-defined meta:name="OVERHEID.Gemeente/OVERHEID.authority">Pekela</meta:user-defined>
    <meta:user-defined meta:name="OVERHEID.TaxonomieBeleidsagendaDecentraal/OVERHEID.category">Ruimte en infrastructuur | Organisatie en beleid</meta:user-defined>
    <meta:user-defined meta:name="DC.source">N.v.t.</meta:user-defined>
    <dc:language>nl</dc:language>
    <meta:user-defined meta:name="OVERHEIDop.locatietype/OVERHEIDop.gebiedsmarkering">Gemeente</meta:user-defined>
    <meta:user-defined meta:name="DC.title">Publicatie Didam</meta:user-defined>
    <meta:user-defined meta:name="DCTERMS.W3CDTF/DCTERMS.available">2026-08-12</meta:user-defined>
    <meta:user-defined meta:name="DCTERMS.W3CDTF/OVERHEIDop.jaargang">2026</meta:user-defined>
    <meta:user-defined meta:name="OVERHEIDop.publicationIssue">380925</meta:user-defined>
    <meta:user-defined meta:name="OVERHEIDop.GmbID/DC.identifier">gmb-2026-380925</meta:user-defined>
    <meta:user-defined meta:name="OVERHEIDop.versieInformatie"/>
  </office:meta>
</office:document-meta>
</file>