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Utrechtsedwarsstraat 22 Amsterdam , 8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9704</text:p>
            <text:p text:style-name="common-al">DSO nummer: 2026080300374</text:p>
            <text:p text:style-name="common-al">Ontvangstdatum melding: 03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9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704</meta:user-defined>
    <meta:user-defined meta:name="DCTERMS.abstract">Afgerond; 261026815  Weteringschans 259, Reguliersgracht 69 – 115, Prinsengracht 750 - 806 Amsterdam (O.W.)</meta:user-defined>
    <dc:language>nl</dc:language>
    <meta:user-defined meta:name="OVERHEIDop.locatietype/OVERHEIDop.gebiedsmarkering">Vlak</meta:user-defined>
    <meta:user-defined meta:name="DC.title">Melding graven bodem - Nabij Utrechtsedwarsstraat 22 Amsterdam , 8 meter richting noordwes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22</meta:user-defined>
    <meta:user-defined meta:name="OVERHEIDop.GmbID/DC.identifier">gmb-2026-380922</meta:user-defined>
    <meta:user-defined meta:name="OVERHEIDop.versieInformatie"/>
  </office:meta>
</office:document-meta>
</file>