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afwijken omgevingsplan voor het vestigen van een restaurant - Noordkade 3, 9203CC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Noordkade 3, 9203CC Drachten, afwijken omgevingsplan voor het vestigen van een restaurant, ontvangen: 6 augustus 2026. De aanvraag is geregistreerd onder zaaknummer Z2026-00002414.</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092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2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2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414</meta:user-defined>
    <meta:user-defined meta:name="DCTERMS.abstract">Aanvraag omgevingsvergunning: Noordkade 3, 9203CC Drachten, afwijken omgevingsplan voor het vestigen van een restaurant, ontvangen: 6 augustus 2026, zaaknummer: Z2026-00002414</meta:user-defined>
    <dc:language>nl</dc:language>
    <meta:user-defined meta:name="OVERHEIDop.locatietype/OVERHEIDop.gebiedsmarkering">Vlak</meta:user-defined>
    <meta:user-defined meta:name="DC.title">Gemeente Smallingerland - aanvraag omgevingsvergunning - afwijken omgevingsplan voor het vestigen van een restaurant - Noordkade 3, 9203CC Drachten</meta:user-defined>
    <meta:user-defined meta:name="DCTERMS.W3CDTF/DCTERMS.available">2026-08-11</meta:user-defined>
    <meta:user-defined meta:name="DCTERMS.W3CDTF/OVERHEIDop.jaargang">2026</meta:user-defined>
    <meta:user-defined meta:name="OVERHEIDop.publicationIssue">380921</meta:user-defined>
    <meta:user-defined meta:name="OVERHEIDop.GmbID/DC.identifier">gmb-2026-380921</meta:user-defined>
    <meta:user-defined meta:name="OVERHEIDop.versieInformatie"/>
  </office:meta>
</office:document-meta>
</file>