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aashorst - Melding Besluit activiteiten leefomgeving (Bal) – Vloetstraat 1B Vol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aashorst delen mee dat zij de volgende melding hebben ontvangen:</text:p>
            <text:p text:style-name="common-al">Voor: Het aanleggen van een gesloten bodemenergiesysteem</text:p>
            <text:p text:style-name="common-al">Locatie: Vloetstraat 1B, 5408 PH Volkel</text:p>
            <text:p text:style-name="common-al">DSO-kenmerk: 2026072200237</text:p>
            <text:p text:style-name="common-al">Zaaknummer: Z/511439</text:p>
            <text:p text:style-name="common-al">Datum ontvangen: 22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091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aas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439</meta:user-defined>
    <dc:language>nl</dc:language>
    <meta:user-defined meta:name="OVERHEIDop.locatietype/OVERHEIDop.gebiedsmarkering">Punt</meta:user-defined>
    <meta:user-defined meta:name="DC.title">Gemeente Maashorst - Melding Besluit activiteiten leefomgeving (Bal) – Vloetstraat 1B Volk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19</meta:user-defined>
    <meta:user-defined meta:name="OVERHEIDop.GmbID/DC.identifier">gmb-2026-380919</meta:user-defined>
    <meta:user-defined meta:name="OVERHEIDop.versieInformatie"/>
  </office:meta>
</office:document-meta>
</file>