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Bellsingel 51 1119NT Schiphol-R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EdgeConneX AMS13 B.V.</text:p>
            <text:p text:style-name="common-al">Zaaknummer: OD2026-0045408</text:p>
            <text:p text:style-name="common-al">DSO nummer: 2026071300475</text:p>
            <text:p text:style-name="common-al">Ontvangstdatum melding: 13-07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091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1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1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5408</meta:user-defined>
    <meta:user-defined meta:name="DCTERMS.abstract">Bellsingel 51 (AMS13)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Bellsingel 51 1119NT Schiphol-Rijk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17</meta:user-defined>
    <meta:user-defined meta:name="OVERHEIDop.GmbID/DC.identifier">gmb-2026-380917</meta:user-defined>
    <meta:user-defined meta:name="OVERHEIDop.versieInformatie"/>
  </office:meta>
</office:document-meta>
</file>