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het plaatsen van een projectbord (tijdelijk t/m  december 2028) - in het weiland langs de N31 (ODG, F,  0002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in het weiland langs de N31 (ODG, F, 00029), het plaatsen van een projectbord (tijdelijk t/m december 2028), Z2026-00001865, datum bekendmaking: 7 augustus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809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65</meta:user-defined>
    <meta:user-defined meta:name="DCTERMS.abstract">Verlenging beslistermijn, het plaatsen van een projectbord (tijdelijk t/m  december 2028), in het weiland langs de N31 (ODG, F,  00029), zaaknummer: Z2026-00001865</meta:user-defined>
    <dc:language>nl</dc:language>
    <meta:user-defined meta:name="OVERHEIDop.locatietype/OVERHEIDop.gebiedsmarkering">Vlak</meta:user-defined>
    <meta:user-defined meta:name="DC.title">Gemeente Smallingerland - kennisgeving verlenging beslistermijn omgevingsvergunning - het plaatsen van een projectbord (tijdelijk t/m  december 2028) - in het weiland langs de N31 (ODG, F,  00029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15</meta:user-defined>
    <meta:user-defined meta:name="OVERHEIDop.GmbID/DC.identifier">gmb-2026-380915</meta:user-defined>
    <meta:user-defined meta:name="OVERHEIDop.versieInformatie"/>
  </office:meta>
</office:document-meta>
</file>