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nieuwbouwwoning op de locatie Zuidendijk 445 te Dordrecht zaaknummer 900369541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nieuwbouwwoning op de locatie Zuidendijk 44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9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1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nieuwbouwwoning op de locatie Zuidendijk 445 te Dordrecht zaaknummer 9003695416</meta:user-defined>
    <meta:user-defined meta:name="DCTERMS.W3CDTF/DCTERMS.available">2026-08-11</meta:user-defined>
    <meta:user-defined meta:name="DCTERMS.W3CDTF/OVERHEIDop.jaargang">2026</meta:user-defined>
    <meta:user-defined meta:name="OVERHEIDop.publicationIssue">380913</meta:user-defined>
    <meta:user-defined meta:name="OVERHEIDop.GmbID/DC.identifier">gmb-2026-380913</meta:user-defined>
    <meta:user-defined meta:name="OVERHEIDop.versieInformatie"/>
  </office:meta>
</office:document-meta>
</file>