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Menneweg 51, 2172HA Sassenheim, Z2026-000023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28 augustus 2026</text:p>
            <text:p text:style-name="common-al">Einddatum tot en met: 4 september 2026</text:p>
            <text:p text:style-name="common-al">
            <text:span text:style-name="nadrukcur">Datum besluit: </text:span>7 augustus 2026</text:p>
            <text:p text:style-name="common-al">
            <text:span text:style-name="nadrukcur">Uiterlijke reactiedatum: </text:span>18 september 2026</text:p>
            <text:p text:style-name="common-al">Kenmerk besluit: Z2026-0000233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09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3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een afvalcontainer, Menneweg 51, 2172HA Sassenheim, Z2026-00002330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12</meta:user-defined>
    <meta:user-defined meta:name="OVERHEIDop.GmbID/DC.identifier">gmb-2026-380912</meta:user-defined>
    <meta:user-defined meta:name="OVERHEIDop.versieInformatie"/>
  </office:meta>
</office:document-meta>
</file>