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vangen van een brugdek op de locatie Twintighoevenweg thv Weedeweg N.Z-Z.Z te Dordrecht zaaknummer 9003693043</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aanvraag voor een vergunning ontvangen. De vergunning is aangevraagd voor het vervangen van een brugdek op de locatie Twintighoevenweg thv Weedeweg N.Z-Z.Z te Dordrecht.</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24 septem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091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1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91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vervangen van een brugdek op de locatie Twintighoevenweg thv Weedeweg N.Z-Z.Z te Dordrecht zaaknummer 9003693043</meta:user-defined>
    <meta:user-defined meta:name="DCTERMS.W3CDTF/DCTERMS.available">2026-08-11</meta:user-defined>
    <meta:user-defined meta:name="DCTERMS.W3CDTF/OVERHEIDop.jaargang">2026</meta:user-defined>
    <meta:user-defined meta:name="OVERHEIDop.publicationIssue">380911</meta:user-defined>
    <meta:user-defined meta:name="OVERHEIDop.GmbID/DC.identifier">gmb-2026-380911</meta:user-defined>
    <meta:user-defined meta:name="OVERHEIDop.versieInformatie"/>
  </office:meta>
</office:document-meta>
</file>