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ndenmakerstraat 45, 3194 DA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7-2026</text:span> een aanvraag voor een omgevingsvergunning, met kenmerk <text:span text:style-name="nadrukvet">Z2026-010507</text:span>/<text:span text:style-name="nadrukvet">2026072900316</text:span>, heeft ontvangen voor de Bouwactiviteit (technisch). <text:span text:style-name="nadrukcur">(Grondslag: Omgevingswet, artikel 5.1)</text:span></text:p>
            <text:p text:style-name="common-al">De aanvraag betreft het veranderen van de indeling en het maken van een constructieve aanpassing in het bedrijfspand aan de Mandenmakerstraat 45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9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507</meta:user-defined>
    <meta:user-defined meta:name="DCTERMS.abstract">het veranderen van de indeling en het maken van een constructieve aanpassing in het bedrijfspand aan de Mandenmakerstraat 45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ndenmakerstraat 45, 3194 DA, Hoogvliet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00</meta:user-defined>
    <meta:user-defined meta:name="OVERHEIDop.GmbID/DC.identifier">gmb-2026-380900</meta:user-defined>
    <meta:user-defined meta:name="OVERHEIDop.versieInformatie"/>
  </office:meta>
</office:document-meta>
</file>