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horecavergunning, Additionele horeca Comedyhuis Club; nieuwe onderneming, Catharijnepoort 6, 3511WM Utrecht, GU-Z2026-00528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heeft besloten een horecavergunning te  verlenen voor het volgende adres:</text:p>
            <text:p text:style-name="common-al">
            <text:span text:style-name="nadrukvet">Catharijnepoort 6, 3511WM Utrecht</text:span>
          </text:p>
            <text:p text:style-name="common-al">Ons kenmerk: GU-Z2026-0052816</text:p>
            <text:p text:style-name="common-al">Toelichting: Additionele horeca Comedyhuis Club; nieuwe ondernem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de burgemeester van Utrecht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8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52816</meta:user-defined>
    <meta:user-defined meta:name="DCTERMS.abstract">Toelichting: Additionele horeca Comedyhuis Club; nieuwe onderneming</meta:user-defined>
    <dc:language>nl</dc:language>
    <meta:user-defined meta:name="OVERHEIDop.locatietype/OVERHEIDop.gebiedsmarkering">Punt</meta:user-defined>
    <meta:user-defined meta:name="DC.title">Afgehandelde horecavergunning, Additionele horeca Comedyhuis Club; nieuwe onderneming, Catharijnepoort 6, 3511WM Utrecht, GU-Z2026-0052816</meta:user-defined>
    <meta:user-defined meta:name="OVERHEIDop.datumEindeReactietermijn">2026-09-18</meta:user-defined>
    <meta:user-defined meta:name="OVERHEIDop.terinzageleggingBG">https://jeleefomgeving.nl/inzien/002220647/9fb77756-4114-444a-9383-837ef5d09eb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7</meta:user-defined>
    <meta:user-defined meta:name="OVERHEIDop.GmbID/DC.identifier">gmb-2026-380837</meta:user-defined>
    <meta:user-defined meta:name="OVERHEIDop.versieInformatie"/>
  </office:meta>
</office:document-meta>
</file>