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TVM, Locatie: Keizersgracht ter hoogte van nummer: 126 in AMSTERDAM</text:p>
            <text:p text:style-name="common-al">Looptijd :15-08-2026 t/m 15-08-2026</text:p>
            <text:p text:style-name="common-al">Verzonden naar aanvrager op: 06-08-2026</text:p>
            <text:p text:style-name="common-al">Kenmerk gemeente: Z/26/31598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5987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2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871</meta:user-defined>
    <meta:user-defined meta:name="DCTERMS.abstract">Fietsen,TVM parkeervak,TVM stremmen,Filmen,Keizersgracht 126 1015CW, 20260815, Keizersgracht ter hoogte van nummer: 126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126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20</meta:user-defined>
    <meta:user-defined meta:name="OVERHEIDop.GmbID/DC.identifier">gmb-2026-380820</meta:user-defined>
    <meta:user-defined meta:name="OVERHEIDop.versieInformatie"/>
  </office:meta>
</office:document-meta>
</file>