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het kadastraal splitsen ve gebouw in twee appartementsrechten, Adriaen van Ostadelaan 59 en 59-BS, 3583AB Utrecht, GU-Z2026-00550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Adriaen van Ostadelaan 59 en 59-BS, 3583AB Utrecht</text:p>
            <text:p text:style-name="common-al">GU-Z2026-0055040</text:p>
            <text:p text:style-name="common-al">het kadastraal splitsen ve gebouw in twee appartementsrecht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07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55040</meta:user-defined>
    <meta:user-defined meta:name="DCTERMS.abstract">Verleende vergunning voor het kadastraal splitsen ve gebouw in twee appartementsrechten, Adriaen van Ostadelaan 59 en 59-BS, 3583AB Utrecht, GU-Z2026-005504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kadastraal splitsen ve gebouw in twee appartementsrechten, Adriaen van Ostadelaan 59 en 59-BS, 3583AB Utrecht, GU-Z2026-0055040</meta:user-defined>
    <meta:user-defined meta:name="OVERHEIDop.datumEindeReactietermijn">2026-09-18</meta:user-defined>
    <meta:user-defined meta:name="OVERHEIDop.terinzageleggingBG">https://jeleefomgeving.nl/inzien/002220647/1c994df0-f534-476a-af89-3f10e519d41a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7</meta:user-defined>
    <meta:user-defined meta:name="OVERHEIDop.GmbID/DC.identifier">gmb-2026-380787</meta:user-defined>
    <meta:user-defined meta:name="OVERHEIDop.versieInformatie"/>
  </office:meta>
</office:document-meta>
</file>