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3 bomen op de locatie Houtweg 10, 1251CT te Laren, ingekomen 6 augustus 2026 (zaaknummer OMG 2026-038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kappen van 3 bomen op de locatie Houtweg 10, 1251CT te Lar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38076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6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6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kappen van 3 bomen op de locatie Houtweg 10, 1251CT te Laren, ingekomen 6 augustus 2026 (zaaknummer OMG 2026-0380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769</meta:user-defined>
    <meta:user-defined meta:name="OVERHEIDop.GmbID/DC.identifier">gmb-2026-380769</meta:user-defined>
    <meta:user-defined meta:name="OVERHEIDop.versieInformatie"/>
  </office:meta>
</office:document-meta>
</file>