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garage en het bouwen van een berging op de locatie Ruizendaallaan 57, 3755SB te Eemnes, ingekomen 5 augustus 2026 (zaaknummer OMG 2026-0379)</text:p>
      <text:section text:name="zakelijke-mededeling_id1-3-2" text:style-name="zakelijke-mededeling">
        <text:section text:name="zakelijke-mededeling-tekst_id1-3-2-1" text:style-name="zakelijke-mededeling-tekst">
          <text:section text:name="tekst_id1-3-2-1-1" text:style-name="tekst">
            <text:p text:style-name="common-al">De gemeente Eemnes heeft een aanvraag voor een omgevingsvergunning ontvangen. De aanvraag is voor het vergroten van de garage en het bouwen van een berging op de locatie Ruizendaallaan 57, 3755SB te Eemnes.</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807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mnes</meta:user-defined>
    <meta:user-defined meta:name="OVERHEIDop.Rubriek/DC.type">omgevingsvergunn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garage en het bouwen van een berging op de locatie Ruizendaallaan 57, 3755SB te Eemnes, ingekomen 5 augustus 2026 (zaaknummer OMG 2026-0379)</meta:user-defined>
    <meta:user-defined meta:name="DCTERMS.W3CDTF/DCTERMS.available">2026-08-10</meta:user-defined>
    <meta:user-defined meta:name="DCTERMS.W3CDTF/OVERHEIDop.jaargang">2026</meta:user-defined>
    <meta:user-defined meta:name="OVERHEIDop.publicationIssue">380768</meta:user-defined>
    <meta:user-defined meta:name="OVERHEIDop.GmbID/DC.identifier">gmb-2026-380768</meta:user-defined>
    <meta:user-defined meta:name="OVERHEIDop.versieInformatie"/>
  </office:meta>
</office:document-meta>
</file>