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1bfbc51c-6945-4354-92dc-f1e2fa55f0cd.jpg" manifest:media-type="image/x-eps"/>
  <manifest:file-entry manifest:full-path="Pictures/Picture1if1efc710-3ab4-4ebb-b300-0e2d126fcca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5">
      <text:list-level-style-bullet text:bullet-char="•" text:level="1">
        <style:list-level-properties text:min-label-width="10mm"/>
      </text:list-level-style-bullet>
    </text:list-style>
    <text:list-style style:name="id1-3-2-1-1-55-1">
      <text:list-level-style-bullet text:bullet-char="•" text:level="1">
        <style:list-level-properties text:min-label-width="10mm"/>
      </text:list-level-style-bullet>
    </text:list-style>
    <text:list-style style:name="id1-3-2-1-1-55-2">
      <text:list-level-style-bullet text:bullet-char="•" text:level="1">
        <style:list-level-properties text:min-label-width="10mm"/>
      </text:list-level-style-bullet>
    </text:list-style>
    <text:list-style style:name="id1-3-2-1-1-55-3">
      <text:list-level-style-bullet text:bullet-char="•" text:level="1">
        <style:list-level-properties text:min-label-width="10mm"/>
      </text:list-level-style-bullet>
    </text:list-style>
    <text:list-style style:name="id1-3-2-1-1-55-4">
      <text:list-level-style-bullet text:bullet-char="•" text:level="1">
        <style:list-level-properties text:min-label-width="10mm"/>
      </text:list-level-style-bullet>
    </text:list-style>
  </office:automatic-styles>
  <office:body>
    <office:text>
      <text:p text:style-name="new_page_staatscourant"/>
      <text:p text:style-name="single-kop-titel">2026-08-06 Janskerkhof, Binnenstad, Onttrekking aan de Openbaarheid Gemeente Utrech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Kenmerk: 34245584</text:p>
            <text:p text:style-name="common-al"/>
            <text:p text:style-name="common-al">Betreft: het onttrekken van een openbare weg (parkeerplaatsen) aan de openbaarheid </text:p>
            <text:p text:style-name="common-al"/>
            <text:p text:style-name="common-al">Burgemeester en wethouders delen mee dat het gewenst is om op het Janskerkhof 37 parkeerplaatsen ingevolge artikel 9 van de Wegenwet aan de openbaarheid te onttrekken.</text:p>
            <text:p text:style-name="common-al"/>
            <text:p text:style-name="common-al">
            <text:span text:style-name="nadrukvet">Beschrijving situatie</text:span>
          </text:p>
            <text:p text:style-name="common-al">Het Janskerkhof is één van de pleinen in het hart van Utrecht. Het is een lang gekoesterde wens en gemeentelijke ambitie om van het Janskerkhof een stadsplein met een grote verblijfskwaliteit te maken. Op dit moment lopen de plannen voor een nieuwe inrichting. Om het plein voorafgaand aan de nieuwe inrichting autoluw te maken zijn in 2021, 2024 en 2025 al parkeerplaatsen opgeheven. In 2026 worden de laatste parkeerplaatsen opgeheven. Er blijft ruimte om te laden en te lossen en voor het parkeren van bestuurders met een beperking. </text:p>
            <text:p text:style-name="common-al"/>
            <text:p text:style-name="common-al">
            <text:span text:style-name="nadrukvet">Ligging en begrenzing plangebied</text:span>
          </text:p>
            <text:p text:style-name="common-al">Het projectgebied is het gedeelte van het Janskerkhof ten noorden van de kerk en ten zuiden van de Boothstraat. Om de westzijde autovrij te maken, wordt daar een fysieke maatregel getroffen, het plaatsen van een klappaal, zodat parkeren niet meer mogelijk is, maar laden en lossen voor ontheffinghouders wel. Aan de oostzijde worden alle reguliere parkeerplaatsen (inclusief laadpaal) en de deelauto parkeerplaats opgeheven. Hiervoor wordt een extra algemene gehandicaptenparkeerplaats en een laad- en losgelegenheid teruggebracht. Zie afbeeldingen op onderstaande kaartjes: </text:p>
            <text:p text:style-name="common-al"/>
            <text:p text:style-name="common-al">
            <draw:frame><draw:text-box><text:section text:name="plaatje_id1-3-2-1-1-14-1" text:style-name="plaatje">
              <text:p text:style-name="illustratie_id1-3-2-1-1-14-1-1"><draw:frame draw:style-name="illustratie_id1-3-2-1-1-14-1-1" text:anchor-type="paragraph" svg:width="153mm" svg:height="101.14396384764365mm"><draw:image xlink:href="Pictures/Picture6i1bfbc51c-6945-4354-92dc-f1e2fa55f0cd.jpg" xlink:type="simple"/></draw:frame></text:p>
            </text:section></draw:text-box></draw:frame>
          </text:p>
            <text:p text:style-name="common-al">Afbeelding 1 | Huidige parkeersituatie op Janskerkhof</text:p>
            <text:p text:style-name="common-al">
            <draw:frame><draw:text-box><text:section text:name="plaatje_id1-3-2-1-1-16-1" text:style-name="plaatje">
              <text:p text:style-name="illustratie_id1-3-2-1-1-16-1-1"><draw:frame draw:style-name="illustratie_id1-3-2-1-1-16-1-1" text:anchor-type="paragraph" svg:width="153mm" svg:height="101.34151065203356mm"><draw:image xlink:href="Pictures/Picture1if1efc710-3ab4-4ebb-b300-0e2d126fccad.jpg" xlink:type="simple"/></draw:frame></text:p>
            </text:section></draw:text-box></draw:frame>
          </text:p>
            <text:p text:style-name="common-al">Afbeelding 2 | Toekomstige parkeersituatie op Janskerkhof</text:p>
            <text:p text:style-name="common-al">
            <text:span text:style-name="nadrukvet">Aanleiding</text:span>
          </text:p>
            <text:p text:style-name="common-al">Het Janskerkhof wordt een autovrij stadsplein. De werkzaamheden voor uitvoering staan gepland voor eind 2027/begin 2028. Naast het aanpassen van de indeling van het plein, worden onderstaande werkzaamheden uitgevoerd. Zo wordt er van het Janskerkhof een stadsplein gemaakt waar mensen graag naartoe gaan. </text:p>
            <text:list text:style-name="id1-3-2-1-1-20">
              <text:list-item text:style-override="id1-3-2-1-1-20-1">
                <text:number>1.</text:number>
                <text:p text:style-name="al">Duidelijkere indeling van het plein. Aan de randen komt ruimte om fietsen te parkeren, te laden en te lossen en worden de huidige drie gehandicaptenparkeerplaatsen uitgebreid met één plek. Ook wordt onderzocht of hier ruimte is voor ondergrondse afvalcontainers;</text:p>
              </text:list-item>
              <text:list-item text:style-override="id1-3-2-1-1-20-2">
                <text:number>2.</text:number>
                <text:p text:style-name="al">Ruimte om te verblijven. Op het plein komt meer ruimte om te zitten en te verblijven;</text:p>
              </text:list-item>
              <text:list-item text:style-override="id1-3-2-1-1-20-3">
                <text:number>3.</text:number>
                <text:p text:style-name="al">Naast de terrassen bestaat straks ook de mogelijkheid om langs de randen van het groen te zitten. Zo wordt het plein ook een plek voor ontspanning in de drukke binnenstad;</text:p>
              </text:list-item>
              <text:list-item text:style-override="id1-3-2-1-1-20-4">
                <text:number>4.</text:number>
                <text:p text:style-name="al">Bloemenmarkt en evenementen. De bestaande functies op het plein (Janskerkhof) blijven behouden, zoals de bloemenmarkt en evenementen;</text:p>
              </text:list-item>
              <text:list-item text:style-override="id1-3-2-1-1-20-5">
                <text:number>5.</text:number>
                <text:p text:style-name="al">Riolering en bestrating. Het verouderde riool wordt vervangen en er wordt een apart riool aangelegd voor de opvang van het regenwater. Omdat boomwortels de tegels omhoog drukken, wordt de bestrating vervangen. Dit vermindert de kans op ongelukken en ziet het geheel er beter uit;</text:p>
              </text:list-item>
              <text:list-item text:style-override="id1-3-2-1-1-20-6">
                <text:number>6.</text:number>
                <text:p text:style-name="al">Bomen en groen. De groeiruimte voor de bomen wordt verbeterd en komt er meer groen op het plein;</text:p>
              </text:list-item>
              <text:list-item text:style-override="id1-3-2-1-1-20-7">
                <text:number>7.</text:number>
                <text:p text:style-name="al">Verbeteren oversteek busbaan. De oversteek voor fietsers en voetgangers over de busbaan wordt verbeterd;</text:p>
              </text:list-item>
              <text:list-item text:style-override="id1-3-2-1-1-20-8">
                <text:number>8.</text:number>
                <text:p text:style-name="al">Aanpassing zuidelijke deel. In de toekomst worden in het zuidelijke deel van het plein de wegen aangepast. Het fietspad wordt dan langs de busbaan aangelegd en wordt van de aansluiting op de Korte Jansstraat een straat in twee richtingen gemaakt. Hierdoor ontstaat meer ruimte om te verblijven. </text:p>
              </text:list-item>
            </text:list>
            <text:p text:style-name="common-al"/>
            <text:p text:style-name="common-al">
            <text:span text:style-name="nadrukvet">Motivering</text:span>
          </text:p>
            <text:p text:style-name="common-al">Bij het opheffen van parkeerplaatsen wordt er rekening gehouden met het aantal uitgegeven parkeervergunningen in het rayon (en de omgeving) en de gemeten parkeerdruk. Diverse doelgroepen parkeren nu op het Janskerkhof, zoals vergunninghouders, bezoekers aan de stad, leveranciers en aannemers. </text:p>
            <text:p text:style-name="common-al">Om te bepalen of en zo ja, hoeveel parkeerplaatsen opgeheven kunnen worden, is er in maart 2026 een parkeerdrukmeting uitgevoerd. Op basis van de uitkomsten van dit onderzoek is geconcludeerd dat het opheffen van 37 parkeerplaatsen op Janskerkhof mogelijk is. </text:p>
            <text:p text:style-name="common-al"/>
            <text:p text:style-name="common-al">
            <text:span text:style-name="nadrukvet">Gevolgen en belangenafweging</text:span>
          </text:p>
            <text:p text:style-name="common-al">Met het vervallen van parkeerplekken op het Janskerkhof blijven de negatieve gevolgen voor bewoners en ondernemers beperkt doordat er in de directe omgeving algemene parkeerplekken aanwezig zijn. Vergunninghouders kunnen hiervan gebruik maken. En ook kunnen vergunninghouders op de resterende parkeerplaatsen in de binnenstad parkeren (het hele gebied binnen de singels). Bewoners en bedrijven met een parkeervergunning voor de binnenstad (binnen de singels) mogen in alle vier de rayons parkeren, te weten Wijk C, Janskerkhof en omgeving, Nieuwegracht en omgeving en Springweg en omgeving. Daarnaast kunnen bewoners volgens bijgaande link een abonnement aanvragen voor één van de gemeentelijke garages: <text:a xlink:href="https://loket.digitaal.utrecht.nl/nl/producten/garageabonnement-aanvragen" xlink:type="simple">Garageabonnement aanvragen | Gemeente Utrecht</text:a>.</text:p>
            <text:p text:style-name="common-al">Voor bezoekers is er parkeergelegenheid beschikbaar in de openbare parkeergarages in en rondom de binnenstad. Voor leveranciers en aannemers worden er extra plekken aangelegd op Janskerkhof voor laden en lossen. Voor parkeren, kunnen deze doelgroepen, indien deze niet in de parkeergarages passen, parkeren op de resterende parkeerplaatsen in de omgeving. De laad- en losplekken zijn toegankelijk voor alle automobilisten om kort spullen of goederen te laden- en te lossen. </text:p>
            <text:p text:style-name="common-al">Om ervoor te zorgen dat het aantal vergunninghouders in balans is met het aantal beschikbare parkeerplaatsen, is het maximaal aantal uit te geven vergunningen verlaagd. Het vergunningenplafond is voor het opheffen naar beneden bijgesteld. </text:p>
            <text:p text:style-name="common-al"/>
            <text:p text:style-name="common-al">Utrecht, 6 augustus 2026</text:p>
            <text:p text:style-name="common-al"/>
            <text:p text:style-name="common-al">Burgemeester en wethouders van Utrecht,</text:p>
            <text:p text:style-name="common-al">namens dezen:</text:p>
            <text:p text:style-name="common-al"/>
            <text:p text:style-name="common-al"/>
            <text:p text:style-name="common-al">H. Sluizeman</text:p>
            <text:p text:style-name="common-al">Teammanager Parkeren Ruimte,</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0 augustus 2026</text:span> in het Gemeenteblad</text:p>
            <text:p text:style-name="common-al"/>
            <text:p text:style-name="common-al">Nadere informatie met betrekking tot het hiervoor genoemde onttrekkingsbesluit kan worden verkregen bij mevrouw D. Wiertsema, mailadres: binnenstadautoluw@utrecht.nl of per telefoon 14030.</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1-1-55">
              <text:list-item text:style-override="id1-3-2-1-1-55-1">
                <text:number>•</text:number>
                <text:p text:style-name="al">uw naam en adres, datum en handtekening én een telefoonnummer waarop u tijdens kantooruren te bereiken bent;</text:p>
              </text:list-item>
              <text:list-item text:style-override="id1-3-2-1-1-55-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1-1-55-3">
                <text:number>•</text:number>
                <text:p text:style-name="al">de reden waarom u vindt dat het besluit onjuist is;</text:p>
              </text:list-item>
              <text:list-item text:style-override="id1-3-2-1-1-55-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Op grond van artikel 9 lid 2 Wegenwet wordt dit besluit meegedeeld aan Gedeputeerde Stat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4-1-1" style:parent-style-name="Standard">
      <style:paragraph-properties style:line-spacing="0mm" style:text-autospace="none" ofo:line-height="0.001cm"/>
    </style:style>
    <style:style style:family="graphic" style:name="illustratie_id1-3-2-1-1-14-1-1" style:parent-style-name="Standard">
      <style:graphic-properties style:horizontal-pos="left" style:horizontal-rel="paragraph" style:vertical-pos="top" style:vertical-rel="paragraph" style:wrap="none" ofo:margin-right="3mm"/>
    </style:style>
    <style:style style:family="paragraph" style:name="illustratie_id1-3-2-1-1-16-1-1" style:parent-style-name="Standard">
      <style:paragraph-properties style:line-spacing="0mm" style:text-autospace="none" ofo:line-height="0.001cm"/>
    </style:style>
    <style:style style:family="graphic" style:name="illustratie_id1-3-2-1-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07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Gemeente/OVERHEID.authority">Utrech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Utrecht - Onttrekken 37 parkeerplaatsen aan de openbaarheid - Janskerkhof</meta:user-defined>
    <meta:user-defined meta:name="OVERHEIDvb.referentienummer">34245584</meta:user-defined>
    <meta:user-defined meta:name="OVERHEIDop.verkeersbordcode">N.v.t.</meta:user-defined>
    <dc:language>nl</dc:language>
    <meta:user-defined meta:name="OVERHEIDop.locatietype/OVERHEIDop.gebiedsmarkering">Weg</meta:user-defined>
    <meta:user-defined meta:name="DC.title">2026-08-06 Janskerkhof, Binnenstad, Onttrekking aan de Openbaarheid Gemeente Utrecht</meta:user-defined>
    <meta:user-defined meta:name="DCTERMS.W3CDTF/DCTERMS.available">2026-08-10</meta:user-defined>
    <meta:user-defined meta:name="DCTERMS.W3CDTF/OVERHEIDop.jaargang">2026</meta:user-defined>
    <meta:user-defined meta:name="OVERHEIDop.publicationIssue">380747</meta:user-defined>
    <meta:user-defined meta:name="OVERHEIDop.GmbID/DC.identifier">gmb-2026-380747</meta:user-defined>
    <meta:user-defined meta:name="OVERHEIDop.versieInformatie"/>
  </office:meta>
</office:document-meta>
</file>