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Herenwaard 38 3078A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3-08-2026</text:span> (verzonden op 06-08-2026) een omgevingsvergunning, met kenmerk <text:span text:style-name="nadrukvet">Z2026-008634/2026062400447</text:span>, heeft verleend voor de Buitenplanse activiteit (BOPA). <text:span text:style-name="nadrukcur">(Grondslag: Omgevingswet, artikel 5.1)</text:span></text:p>
            <text:p text:style-name="common-al">De aanvraag betreft het evenement Kids Kermis Keizerswaard op de locatie nabij Herenwaard 38 3078A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74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8634</meta:user-defined>
    <meta:user-defined meta:name="DCTERMS.abstract">Kids Kermis Keizerswaar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abij Herenwaard 38 3078AK Rotterdam</meta:user-defined>
    <meta:user-defined meta:name="DCTERMS.W3CDTF/DCTERMS.available">2026-08-10</meta:user-defined>
    <meta:user-defined meta:name="DCTERMS.W3CDTF/OVERHEIDop.jaargang">2026</meta:user-defined>
    <meta:user-defined meta:name="OVERHEIDop.publicationIssue">380744</meta:user-defined>
    <meta:user-defined meta:name="OVERHEIDop.GmbID/DC.identifier">gmb-2026-380744</meta:user-defined>
    <meta:user-defined meta:name="OVERHEIDop.versieInformatie"/>
  </office:meta>
</office:document-meta>
</file>