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urgemeester Oudlaan 50 3062P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7-07-2026</text:span> een aanvraag voor een omgevingsvergunning, met kenmerk <text:span text:style-name="nadrukvet">Z2026-009301</text:span>/<text:span text:style-name="nadrukvet">2026070700964</text:span>, heeft ontvangen voor de Bouwactiviteit (omgevingsplan), Gemeentelijk monument. <text:span text:style-name="nadrukcur">(Grondslag: Omgevingswet, artikel 5.1)</text:span></text:p>
            <text:p text:style-name="common-al">De aanvraag betreft het plaatsen van drie drycoolers en het plaatsen van zonnepanelen op het dak van een bestaand gebouw op de locatie Burgemeester Oudlaan 50 3062P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072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301</meta:user-defined>
    <meta:user-defined meta:name="DCTERMS.abstract">het plaatsen van drie drycoolers en het plaatsen van zonnepanelen op het dak van een bestaand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urgemeester Oudlaan 50 3062PA Rot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723</meta:user-defined>
    <meta:user-defined meta:name="OVERHEIDop.GmbID/DC.identifier">gmb-2026-380723</meta:user-defined>
    <meta:user-defined meta:name="OVERHEIDop.versieInformatie"/>
  </office:meta>
</office:document-meta>
</file>