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legaliseren van de kalverenstal en kalverenhokjes op de locatie Alkmaarseweg 31 Middenmeer, zaaknummer Z-634300</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legaliseren van de kalverenstal en kalverenhokjes op de locatie Alkmaarseweg 31 Middenmeer.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30 septem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8072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2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2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legaliseren van de kalverenstal en kalverenhokjes op de locatie Alkmaarseweg 31 Middenmeer, zaaknummer Z-634300</meta:user-defined>
    <meta:user-defined meta:name="DCTERMS.W3CDTF/DCTERMS.available">2026-08-10</meta:user-defined>
    <meta:user-defined meta:name="DCTERMS.W3CDTF/OVERHEIDop.jaargang">2026</meta:user-defined>
    <meta:user-defined meta:name="OVERHEIDop.publicationIssue">380720</meta:user-defined>
    <meta:user-defined meta:name="OVERHEIDop.GmbID/DC.identifier">gmb-2026-380720</meta:user-defined>
    <meta:user-defined meta:name="OVERHEIDop.versieInformatie"/>
  </office:meta>
</office:document-meta>
</file>