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Dorpsweg 9, 11 en 13, 2811KE Reeuwijk</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Omgevingsdienst Midden-Holland (ODMH) namens gemeente Bodegraven-Reeuwijk een besluit genomen op de aanvraag met kenmerk 2026-00012513. Het gaat over het bouwen van 3 woningen op de locatie Dorpsweg 9, 11 en 13, 2811KE Reeuwijk.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7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07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2513</meta:user-defined>
    <meta:user-defined meta:name="DCTERMS.abstract">Besluit reguliere omgevingsvergunning buitenplans (BOPA)</meta:user-defined>
    <dc:language>nl</dc:language>
    <meta:user-defined meta:name="DC.title">Besluit reguliere omgevingsvergunning buitenplans (BOPA) Dorpsweg 9, 11 en 13, 2811KE Reeuwijk</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423</meta:user-defined>
    <meta:user-defined meta:name="OVERHEIDop.publicationIssue">380717</meta:user-defined>
    <meta:user-defined meta:name="OVERHEIDop.GmbID/DC.identifier">gmb-2026-380717</meta:user-defined>
    <meta:user-defined meta:name="OVERHEIDop.versieInformatie"/>
  </office:meta>
</office:document-meta>
</file>