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uitbreiden van de bedrijfsruimte met daarineen CO2 afvanginstallatie op de locatie Oostlanderweg 17 Middenmeer, zaaknummer Z-63419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uitbreiden van de bedrijfsruimte met daarineen CO2 afvanginstallatie op de locatie Oostlanderweg 17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30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07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uitbreiden van de bedrijfsruimte met daarineen CO2 afvanginstallatie op de locatie Oostlanderweg 17 Middenmeer, zaaknummer Z-634199</meta:user-defined>
    <meta:user-defined meta:name="DCTERMS.W3CDTF/DCTERMS.available">2026-08-10</meta:user-defined>
    <meta:user-defined meta:name="DCTERMS.W3CDTF/OVERHEIDop.jaargang">2026</meta:user-defined>
    <meta:user-defined meta:name="OVERHEIDop.publicationIssue">380716</meta:user-defined>
    <meta:user-defined meta:name="OVERHEIDop.GmbID/DC.identifier">gmb-2026-380716</meta:user-defined>
    <meta:user-defined meta:name="OVERHEIDop.versieInformatie"/>
  </office:meta>
</office:document-meta>
</file>